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1.125in" text:min-label-width="0.1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2.625in" text:min-label-width="0.12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4.125in" text:min-label-width="0.125in"/>
      </text:list-level-style-number>
    </text:list-style>
    <text:list-style style:name="LFO4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10">
      <text:list-level-style-number text:level="1" style:num-suffix="." style:num-format="1">
        <style:list-level-properties text:space-before="0.5208in" text:min-label-width="0.25in"/>
      </text:list-level-style-number>
      <text:list-level-style-number text:level="2" style:num-suffix="." style:num-format="a" style:num-letter-sync="true">
        <style:list-level-properties text:space-before="1.0208in" text:min-label-width="0.25in"/>
      </text:list-level-style-number>
      <text:list-level-style-number text:level="3" style:num-suffix="." style:num-format="i">
        <style:list-level-properties fo:text-align="end" text:space-before="1.6458in" text:min-label-width="0.125in"/>
      </text:list-level-style-number>
      <text:list-level-style-number text:level="4" style:num-suffix="." style:num-format="1">
        <style:list-level-properties text:space-before="2.0208in" text:min-label-width="0.25in"/>
      </text:list-level-style-number>
      <text:list-level-style-number text:level="5" style:num-suffix="." style:num-format="a" style:num-letter-sync="true">
        <style:list-level-properties text:space-before="2.5208in" text:min-label-width="0.25in"/>
      </text:list-level-style-number>
      <text:list-level-style-number text:level="6" style:num-suffix="." style:num-format="i">
        <style:list-level-properties fo:text-align="end" text:space-before="3.1458in" text:min-label-width="0.125in"/>
      </text:list-level-style-number>
      <text:list-level-style-number text:level="7" style:num-suffix="." style:num-format="1">
        <style:list-level-properties text:space-before="3.5208in" text:min-label-width="0.25in"/>
      </text:list-level-style-number>
      <text:list-level-style-number text:level="8" style:num-suffix="." style:num-format="a" style:num-letter-sync="true">
        <style:list-level-properties text:space-before="4.0208in" text:min-label-width="0.25in"/>
      </text:list-level-style-number>
      <text:list-level-style-number text:level="9" style:num-suffix="." style:num-format="i">
        <style:list-level-properties fo:text-align="end" text:space-before="4.6458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125in"/>
      </text:list-level-style-number>
      <text:list-level-style-number text:level="2" style:num-suffix="." style:num-format="1" text:display-levels="2">
        <style:list-level-properties text:space-before="0.4916in" text:min-label-width="0.5in"/>
      </text:list-level-style-number>
      <text:list-level-style-number text:level="3" style:num-suffix="." style:num-format="1" text:display-levels="3">
        <style:list-level-properties text:space-before="0.9833in" text:min-label-width="0.5in"/>
      </text:list-level-style-number>
      <text:list-level-style-number text:level="4" style:num-suffix="." style:num-format="1" text:display-levels="4">
        <style:list-level-properties text:space-before="1.475in" text:min-label-width="0.75in"/>
      </text:list-level-style-number>
      <text:list-level-style-number text:level="5" style:num-suffix="." style:num-format="1" text:display-levels="5">
        <style:list-level-properties text:space-before="1.9666in" text:min-label-width="0.75in"/>
      </text:list-level-style-number>
      <text:list-level-style-number text:level="6" style:num-suffix="." style:num-format="1" text:display-levels="6">
        <style:list-level-properties text:space-before="2.4583in" text:min-label-width="1in"/>
      </text:list-level-style-number>
      <text:list-level-style-number text:level="7" style:num-suffix="." style:num-format="1" text:display-levels="7">
        <style:list-level-properties text:space-before="2.95in" text:min-label-width="1.25in"/>
      </text:list-level-style-number>
      <text:list-level-style-number text:level="8" style:num-suffix="." style:num-format="1" text:display-levels="8">
        <style:list-level-properties text:space-before="3.4416in" text:min-label-width="1.25in"/>
      </text:list-level-style-number>
      <text:list-level-style-number text:level="9" style:num-suffix="." style:num-format="1" text:display-levels="9">
        <style:list-level-properties text:space-before="3.9333in" text:min-label-width="1.5in"/>
      </text:list-level-style-number>
    </text:list-style>
    <style:style style:name="P1" style:parent-style-name="Нормален" style:master-page-name="MP0" style:family="paragraph">
      <style:paragraph-properties fo:break-before="page" fo:text-align="justify" fo:margin-bottom="0in"/>
      <style:text-properties style:font-name="Times New Roman" style:font-name-complex="Times New Roman" fo:font-size="14pt" style:font-size-asian="14pt" style:font-size-complex="14pt" fo:language="en" fo:country="US"/>
    </style:style>
    <style:style style:name="P2" style:parent-style-name="Нормален" style:family="paragraph">
      <style:paragraph-properties fo:text-align="justify" fo:margin-bottom="0in" fo:margin-left="3.4416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3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4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5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6" style:parent-style-name="Нормален" style:family="paragraph">
      <style:paragraph-properties fo:text-align="justify" fo:margin-bottom="0in" fo:margin-left="1.475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7" style:parent-style-name="Нормален" style:family="paragraph">
      <style:paragraph-properties fo:text-align="justify" fo:margin-bottom="0in" fo:margin-left="1.9666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8" style:parent-style-name="Нормален" style:family="paragraph">
      <style:paragraph-properties fo:text-align="justify" fo:margin-bottom="0in" fo:margin-left="0.4916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9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0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1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" style:parent-style-name="Нормален" style:family="paragraph">
      <style:paragraph-properties fo:text-align="justify" fo:margin-bottom="0in"/>
    </style:style>
    <style:style style:name="T1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2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2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2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4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2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6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6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P62" style:parent-style-name="Нормален" style:family="paragraph">
      <style:paragraph-properties fo:text-align="justify" fo:margin-bottom="0in"/>
    </style:style>
    <style:style style:name="T6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6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6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6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6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6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6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7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7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72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7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7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P75" style:parent-style-name="Нормален" style:family="paragraph">
      <style:paragraph-properties fo:text-align="justify" fo:margin-bottom="0in" fo:text-indent="0.4916in"/>
    </style:style>
    <style:style style:name="T7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7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7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7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8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8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82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8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8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8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8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8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8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8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P90" style:parent-style-name="Нормален" style:family="paragraph">
      <style:paragraph-properties fo:text-align="justify" fo:margin-bottom="0in" fo:text-indent="0.4916in"/>
      <style:text-properties style:font-name="Times New Roman" style:font-name-complex="Times New Roman" fo:font-size="14pt" style:font-size-asian="14pt" style:font-size-complex="14pt" fo:language="bg" fo:country="BG"/>
    </style:style>
    <style:style style:name="P91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92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93" style:parent-style-name="Нормален" style:family="paragraph">
      <style:paragraph-properties fo:text-align="justify" fo:margin-bottom="0in" fo:margin-left="1.9666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94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95" style:parent-style-name="Нормален" style:family="paragraph">
      <style:paragraph-properties fo:text-align="justify" fo:margin-bottom="0in" fo:text-indent="0.4916in"/>
    </style:style>
    <style:style style:name="T9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9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9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9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2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0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10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1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11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P112" style:parent-style-name="Нормален" style:family="paragraph">
      <style:paragraph-properties fo:text-align="justify" fo:margin-bottom="0in"/>
    </style:style>
    <style:style style:name="T11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1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P115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16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17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18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19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0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1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2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3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4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5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6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7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8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9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0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1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2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3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4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5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6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7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8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9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0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1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2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3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4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5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6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7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48" style:parent-style-name="Нормален" style:family="paragraph">
      <style:paragraph-properties fo:text-align="justify"/>
      <style:text-properties style:font-name="Times New Roman" style:font-name-complex="Times New Roman" fo:font-size="14pt" style:font-size-asian="14pt" style:font-size-complex="14pt" fo:language="en" fo:country="US"/>
    </style:style>
  </office:automatic-styles>
  <office:body>
    <office:text text:use-soft-page-breaks="true">
      <text:p text:style-name="P1"/>
      <text:p text:style-name="P2">ДО</text:p>
      <text:p text:style-name="P3"><text:tab/><text:tab/><text:tab/><text:tab/><text:tab/><text:tab/><text:tab/><text:tab/>ОБЩИНСКИ СЪВЕТ</text:p>
      <text:p text:style-name="P4"><text:tab/><text:tab/><text:tab/><text:tab/><text:tab/><text:tab/><text:tab/><text:tab/>КРУМОВГРАД</text:p>
      <text:p text:style-name="P5"/>
      <text:p text:style-name="P6">ДОКЛАДНА ЗАПИСКА</text:p>
      <text:p text:style-name="P7">от<text:s/></text:p>
      <text:p text:style-name="P8">Себихан Керим Мехмед – Кмет на община Крумовград</text:p>
      <text:p text:style-name="P9"/>
      <text:p text:style-name="P10"><text:tab/>ОТНОСНО:<text:s/>Отпускане на финансова помощ<text:s/>от бюджета на община Крумовград<text:s/>на<text:s/>Ш. Б. Ш.<text:s text:c="2"/>от м. Чолаковци, с.Долна Кула</text:p>
      <text:p text:style-name="P11"/>
      <text:p text:style-name="P12"><text:tab/><text:tab/>Уважаеми дами и господа общински съветници,</text:p>
      <text:p text:style-name="P13"/>
      <text:p text:style-name="P14"><text:span text:style-name="T15"><text:tab/>В деловодството на общинска администрация постъпи<text:s/></text:span><text:span text:style-name="T16">докладна записка<text:s/></text:span><text:span text:style-name="T17">от кмета на кметство с.</text:span><text:span text:style-name="T18"><text:s/></text:span><text:span text:style-name="T19">Долна Кула с. вх.</text:span><text:span text:style-name="T20"><text:s/></text:span><text:span text:style-name="T21">№ 10-00-239/17.06.2024 г.<text:s/></text:span><text:span text:style-name="T22"><text:s/></text:span><text:span text:style-name="T23">за<text:s/></text:span><text:span text:style-name="T24">подпомагане на семейството</text:span><text:span text:style-name="T25"><text:s/>на<text:s/></text:span><text:span text:style-name="T26">Ш. Б. Ш.</text:span><text:span text:style-name="T27">.<text:s/></text:span><text:span text:style-name="T28">В мотивите на<text:s/></text:span><text:span text:style-name="T29">докладната записка на кмета на кметството<text:s/></text:span><text:span text:style-name="T30">е посочено, че н</text:span><text:span text:style-name="T31">а<text:s/></text:span><text:span text:style-name="T32">14</text:span><text:span text:style-name="T33">.</text:span><text:span text:style-name="T34">06</text:span><text:span text:style-name="T35">.202</text:span><text:span text:style-name="T36">4</text:span><text:span text:style-name="T37"><text:s/>г</text:span><text:span text:style-name="T38">.<text:s/></text:span><text:span text:style-name="T39"><text:s/></text:span><text:span text:style-name="T40">е<text:s/></text:span><text:span text:style-name="T41"><text:s/>възникна</text:span><text:span text:style-name="T42">л</text:span><text:span text:style-name="T43"><text:s/>пожар</text:span><text:span text:style-name="T44"><text:s/>в<text:s/></text:span><text:span text:style-name="T45">дома му</text:span><text:span text:style-name="T46"><text:s/>от късо съединение</text:span><text:span text:style-name="T47"><text:s/>в електрическата мрежа</text:span><text:span text:style-name="T48">. Вследствие на пожара е изгоряла цялата къща <text:s/>на лицето и всичко, което се намира в къщата – пералня, хладилник, печка, бойлер и други електрически и кухненски</text:span><text:span text:style-name="T49"><text:s/></text:span><text:span text:style-name="T50">прибори, легла и дивани, юргани и одеала, дрехи и облекла<text:s/></text:span><text:span text:style-name="T51">и други вещи и принадлежности<text:s/></text:span><text:span text:style-name="T52">на живущия и двете му деца</text:span><text:span text:style-name="T53"><text:s/>на 11 г и 13 г.<text:s/></text:span><text:span text:style-name="T54"><text:s/>Семейството се нуждае от финансова</text:span><text:span text:style-name="T55"><text:s/>и материална<text:s/></text:span><text:span text:style-name="T56"><text:s/>подкрепа за да</text:span><text:span text:style-name="T57"><text:s/>си</text:span><text:span text:style-name="T58"><text:s/>създаде<text:s/></text:span><text:span text:style-name="T59">нормални<text:s/></text:span><text:span text:style-name="T60">условия на живот</text:span><text:span text:style-name="T61">.</text:span></text:p>
      <text:p text:style-name="P62"><text:span text:style-name="T63"><text:tab/></text:span><text:span text:style-name="T64">Същите мотиви са изложени и в постъпилото заявление <text:s/>с вх.№<text:s/></text:span><text:span text:style-name="T65">94-</text:span><text:span text:style-name="T66">Ш</text:span><text:span text:style-name="T67">-132.<text:s/></text:span><text:span text:style-name="T68">от<text:s/></text:span><text:span text:style-name="T69">19.06.</text:span><text:span text:style-name="T70">202</text:span><text:span text:style-name="T71">4</text:span><text:span text:style-name="T72"><text:s/>г. от<text:s/></text:span><text:span text:style-name="T73">Ш.Б.Ш.</text:span><text:span text:style-name="T74"><text:s text:c="2"/>от м. Чолаковци, с.Долна Кула.</text:span></text:p>
      <text:p text:style-name="P75"><text:span text:style-name="T76">Ето защо предлагам да<text:s/></text:span><text:span text:style-name="T77">откликнем на искането и да<text:s/></text:span><text:span text:style-name="T78">подпомогнем семейството<text:s/></text:span><text:span text:style-name="T79">с финансов</text:span><text:span text:style-name="T80">и средства<text:s/></text:span><text:span text:style-name="T81">за<text:s/></text:span><text:span text:style-name="T82">възстановяване на дома си и</text:span><text:span text:style-name="T83">/или за закупуване на необходимото оборудване и обзавеждане</text:span><text:span text:style-name="T84"><text:s/>със сума<text:s/></text:span><text:span text:style-name="T85">в размер на<text:s/></text:span><text:span text:style-name="T86">12</text:span><text:span text:style-name="T87"><text:s/></text:span><text:span text:style-name="T88">000<text:s/></text:span><text:span text:style-name="T89">лева.<text:s/></text:span></text:p>
      <text:p text:style-name="P90">Предлагам средствата да бъдат осигурени от дейност „Общинска администрация“, §<text:s/>42-00<text:s/>„Текущи трансфери, обезщетения и помощи за домакинства“.</text:p>
      <text:p text:style-name="P91"><text:tab/>Във връзка с гореизложеното<text:s/>и<text:s/>на основание чл.21, ал.1 т.6<text:s/>и т.23<text:s/>от ЗМСМА<text:s/>предлагам Общински съвет<text:s/>Крумовград да приеме следното<text:s/></text:p>
      <text:p text:style-name="P92"><text:tab/><text:tab/></text:p>
      <text:p text:style-name="P93">Р Е Ш Е Н И Е:</text:p>
      <text:p text:style-name="P94"/>
      <text:p text:style-name="P95"><text:span text:style-name="T96">1.</text:span><text:span text:style-name="T97">Отпуска<text:s/></text:span><text:span text:style-name="T98"><text:s/>финансова помощ<text:s/></text:span><text:span text:style-name="T99">от бюджета на община Крумовград на<text:s/></text:span><text:span text:style-name="T100">Ш. Б.Ш.</text:span><text:span text:style-name="T101"><text:s text:c="2"/>от м. Чолаковци, с.Долна Кула<text:s/></text:span><text:span text:style-name="T102">за<text:s/></text:span><text:span text:style-name="T103">възстановяване на дома<text:s/></text:span><text:span text:style-name="T104">му от пожара</text:span><text:span text:style-name="T105"><text:s/></text:span><text:soft-page-break/><text:span text:style-name="T106">и/или за закупуване на необходимото оборудване и обзавеждане със сума<text:s/></text:span><text:span text:style-name="T107">в размер на<text:s/></text:span><text:span text:style-name="T108">12</text:span><text:span text:style-name="T109"><text:s/></text:span><text:span text:style-name="T110">000<text:s/></text:span><text:span text:style-name="T111">лева.<text:s/></text:span></text:p>
      <text:p text:style-name="P112"><text:span text:style-name="T113"><text:tab/>2.Средствата да се осигурят от дейност „Общинска администрация“, § 42-00 „Текущи трансфери, обезщетения и помощи за домакинства</text:span><text:span text:style-name="T114">“.</text:span></text:p>
      <text:p text:style-name="P115"/>
      <text:p text:style-name="P116"><text:tab/><text:tab/><text:tab/><text:tab/><text:tab/><text:tab/>В Н Е С Ъ Л:</text:p>
      <text:p text:style-name="P117"><text:tab/><text:tab/><text:tab/><text:tab/><text:tab/><text:tab/><text:tab/>/СЕБИХАН МЕХМЕД/</text:p>
      <text:p text:style-name="P118"/>
      <text:p text:style-name="P119">Изготвил:_______________</text:p>
      <text:p text:style-name="P120"><text:tab/><text:tab/>/В.Хаджиева/</text:p>
      <text:p text:style-name="P121">Съгласувал:_______________</text:p>
      <text:p text:style-name="P122"><text:tab/><text:tab/>/В.Пехливанова/</text:p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text-properties fo:language="ru" fo:country="RU" fo:hyphenate="false"/>
    </style:style>
    <style:style style:name="Шрифтнаабзацапоподразбиране" style:display-name="Шрифт на абзаца по подразбиране" style:family="text"/>
    <style:style style:name="Безразредка" style:display-name="Без разредка" style:family="paragraph">
      <style:paragraph-properties fo:margin-bottom="0in" fo:line-height="100%"/>
      <style:text-properties style:font-name="Calibri" style:font-name-asian="Times New Roman" style:font-name-complex="Times New Roman" style:language-asian="bg" style:country-asian="BG" fo:hyphenate="false"/>
    </style:style>
    <style:style style:name="Списъкнаабзаци" style:display-name="Списък на абзаци" style:family="paragraph" style:parent-style-name="Нормален">
      <style:paragraph-properties fo:margin-left="0.5in">
        <style:tab-stops/>
      </style:paragraph-properties>
      <style:text-properties fo:hyphenate="false"/>
    </style:style>
    <style:style style:name="Изнесентекст" style:display-name="Изнесен текст" style:family="paragraph" style:parent-style-name="Нормален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ИзнесентекстЗнак" style:display-name="Изнесен текст Знак" style:family="text" style:parent-style-name="Шрифтнаабзацапоподразбиране">
      <style:text-properties style:font-name="Tahoma" style:font-name-complex="Tahoma" fo:font-size="8pt" style:font-size-asian="8pt" style:font-size-complex="8pt" fo:language="ru" fo:country="R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Calibri"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1.125in" text:min-label-width="0.1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2.625in" text:min-label-width="0.12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4.125in" text:min-label-width="0.125in"/>
      </text:list-level-style-number>
    </text:list-style>
    <text:list-style style:name="LFO4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10">
      <text:list-level-style-number text:level="1" style:num-suffix="." style:num-format="1">
        <style:list-level-properties text:space-before="0.5208in" text:min-label-width="0.25in"/>
      </text:list-level-style-number>
      <text:list-level-style-number text:level="2" style:num-suffix="." style:num-format="a" style:num-letter-sync="true">
        <style:list-level-properties text:space-before="1.0208in" text:min-label-width="0.25in"/>
      </text:list-level-style-number>
      <text:list-level-style-number text:level="3" style:num-suffix="." style:num-format="i">
        <style:list-level-properties fo:text-align="end" text:space-before="1.6458in" text:min-label-width="0.125in"/>
      </text:list-level-style-number>
      <text:list-level-style-number text:level="4" style:num-suffix="." style:num-format="1">
        <style:list-level-properties text:space-before="2.0208in" text:min-label-width="0.25in"/>
      </text:list-level-style-number>
      <text:list-level-style-number text:level="5" style:num-suffix="." style:num-format="a" style:num-letter-sync="true">
        <style:list-level-properties text:space-before="2.5208in" text:min-label-width="0.25in"/>
      </text:list-level-style-number>
      <text:list-level-style-number text:level="6" style:num-suffix="." style:num-format="i">
        <style:list-level-properties fo:text-align="end" text:space-before="3.1458in" text:min-label-width="0.125in"/>
      </text:list-level-style-number>
      <text:list-level-style-number text:level="7" style:num-suffix="." style:num-format="1">
        <style:list-level-properties text:space-before="3.5208in" text:min-label-width="0.25in"/>
      </text:list-level-style-number>
      <text:list-level-style-number text:level="8" style:num-suffix="." style:num-format="a" style:num-letter-sync="true">
        <style:list-level-properties text:space-before="4.0208in" text:min-label-width="0.25in"/>
      </text:list-level-style-number>
      <text:list-level-style-number text:level="9" style:num-suffix="." style:num-format="i">
        <style:list-level-properties fo:text-align="end" text:space-before="4.6458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125in"/>
      </text:list-level-style-number>
      <text:list-level-style-number text:level="2" style:num-suffix="." style:num-format="1" text:display-levels="2">
        <style:list-level-properties text:space-before="0.4916in" text:min-label-width="0.5in"/>
      </text:list-level-style-number>
      <text:list-level-style-number text:level="3" style:num-suffix="." style:num-format="1" text:display-levels="3">
        <style:list-level-properties text:space-before="0.9833in" text:min-label-width="0.5in"/>
      </text:list-level-style-number>
      <text:list-level-style-number text:level="4" style:num-suffix="." style:num-format="1" text:display-levels="4">
        <style:list-level-properties text:space-before="1.475in" text:min-label-width="0.75in"/>
      </text:list-level-style-number>
      <text:list-level-style-number text:level="5" style:num-suffix="." style:num-format="1" text:display-levels="5">
        <style:list-level-properties text:space-before="1.9666in" text:min-label-width="0.75in"/>
      </text:list-level-style-number>
      <text:list-level-style-number text:level="6" style:num-suffix="." style:num-format="1" text:display-levels="6">
        <style:list-level-properties text:space-before="2.4583in" text:min-label-width="1in"/>
      </text:list-level-style-number>
      <text:list-level-style-number text:level="7" style:num-suffix="." style:num-format="1" text:display-levels="7">
        <style:list-level-properties text:space-before="2.95in" text:min-label-width="1.25in"/>
      </text:list-level-style-number>
      <text:list-level-style-number text:level="8" style:num-suffix="." style:num-format="1" text:display-levels="8">
        <style:list-level-properties text:space-before="3.4416in" text:min-label-width="1.25in"/>
      </text:list-level-style-number>
      <text:list-level-style-number text:level="9" style:num-suffix="." style:num-format="1" text:display-levels="9">
        <style:list-level-properties text:space-before="3.9333in" text:min-label-width="1.5in"/>
      </text:list-level-style-number>
    </text:list-style>
    <style:page-layout style:name="PL0">
      <style:page-layout-properties fo:page-width="8.268in" fo:page-height="11.693in" style:print-orientation="portrait" fo:margin-top="0.5909in" fo:margin-left="0.984in" fo:margin-bottom="0.4923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KMET</meta:initial-creator>
    <dc:creator>Aishe-Obshtina</dc:creator>
    <meta:creation-date>2024-06-19T12:59:00Z</meta:creation-date>
    <dc:date>2024-06-19T12:59:00Z</dc:date>
    <meta:print-date>2024-06-19T10:43:00Z</meta:print-date>
    <meta:template xlink:href="Normal" xlink:type="simple"/>
    <meta:editing-cycles>2</meta:editing-cycles>
    <meta:editing-duration>PT0S</meta:editing-duration>
    <meta:document-statistic meta:page-count="2" meta:paragraph-count="4" meta:word-count="325" meta:character-count="2175" meta:row-count="15" meta:non-whitespace-character-count="1854"/>
  </office:meta>
</office:document-meta>
</file>